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3" svg:font-family="Arial" style:font-family-generic="swiss"/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Noto Sans Symbols" svg:font-family="'Noto Sans Symbols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eorgia1" svg:font-family="Georgia" style:font-family-generic="system" style:font-pitch="variable"/>
    <style:font-face style:name="Microsoft YaHei" svg:font-family="'Microsoft YaHei'" style:font-family-generic="system" style:font-pitch="variable"/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.635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</style:style>
    <style:style style:name="P2" style:family="paragraph" style:parent-style-name="Standard">
      <style:paragraph-properties fo:margin-left="0cm" fo:margin-right="0cm" fo:margin-top="0.028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3" style:family="paragraph" style:parent-style-name="Standard">
      <style:paragraph-properties fo:margin-left="0.497cm" fo:margin-right="0cm" fo:margin-top="0.127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</style:style>
    <style:style style:name="P4" style:family="paragraph" style:parent-style-name="Standard">
      <style:paragraph-properties fo:margin-left="0.497cm" fo:margin-right="0cm" fo:margin-top="0.575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</style:style>
    <style:style style:name="P5" style:family="paragraph" style:parent-style-name="Standard">
      <style:paragraph-properties fo:margin-left="0.633cm" fo:margin-right="0.127cm" fo:margin-top="0.093cm" fo:margin-bottom="0cm" fo:line-height="114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</style:style>
    <style:style style:name="P6" style:family="paragraph" style:parent-style-name="Standard">
      <style:paragraph-properties fo:margin-left="1.265cm" fo:margin-right="0.035cm" fo:margin-top="0.026cm" fo:margin-bottom="0cm" fo:line-height="109%" fo:text-align="justify" style:justify-single-word="false" fo:keep-together="auto" fo:orphans="0" fo:widows="0" fo:text-indent="-0.624cm" style:auto-text-indent="false" fo:background-color="#ffffff" fo:padding="0cm" fo:border="none" fo:keep-with-next="auto">
        <style:background-image/>
      </style:paragraph-properties>
    </style:style>
    <style:style style:name="P7" style:family="paragraph" style:parent-style-name="Standard">
      <style:paragraph-properties fo:margin-left="1.009cm" fo:margin-right="0cm" fo:margin-top="0.019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8" style:family="paragraph" style:parent-style-name="Standard">
      <style:paragraph-properties fo:margin-left="1.997cm" fo:margin-right="0.035cm" fo:margin-top="0.064cm" fo:margin-bottom="0cm" fo:line-height="110%" fo:text-align="justify" style:justify-single-word="false" fo:keep-together="auto" fo:orphans="0" fo:widows="0" fo:text-indent="-0.739cm" style:auto-text-indent="false" fo:background-color="#ffffff" fo:padding="0cm" fo:border="none" fo:keep-with-next="auto">
        <style:background-image/>
      </style:paragraph-properties>
    </style:style>
    <style:style style:name="P9" style:family="paragraph" style:parent-style-name="Standard">
      <style:paragraph-properties fo:margin-left="0.998cm" fo:margin-right="0cm" fo:margin-top="0.028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</style:style>
    <style:style style:name="P10" style:family="paragraph" style:parent-style-name="Standard">
      <style:paragraph-properties fo:margin-left="1.004cm" fo:margin-right="0.037cm" fo:margin-top="0.093cm" fo:margin-bottom="0cm" fo:line-height="112%" fo:text-align="start" style:justify-single-word="false" fo:keep-together="auto" fo:orphans="0" fo:widows="0" fo:text-indent="0.279cm" style:auto-text-indent="false" fo:background-color="#ffffff" fo:padding="0cm" fo:border="none" fo:keep-with-next="auto">
        <style:background-image/>
      </style:paragraph-properties>
    </style:style>
    <style:style style:name="P11" style:family="paragraph" style:parent-style-name="Standard">
      <style:paragraph-properties fo:margin-left="0cm" fo:margin-right="0.042cm" fo:margin-top="0.026cm" fo:margin-bottom="0cm" fo:line-height="109%" fo:text-align="end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</style:style>
    <style:style style:name="P12" style:family="paragraph" style:parent-style-name="Standard">
      <style:paragraph-properties fo:margin-left="0cm" fo:margin-right="0.042cm" fo:margin-top="0.026cm" fo:margin-bottom="0cm" fo:line-height="109%" fo:text-align="end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13" style:family="paragraph" style:parent-style-name="Standard">
      <style:paragraph-properties fo:margin-left="0cm" fo:margin-right="0.129cm" fo:margin-top="0cm" fo:margin-bottom="0cm" fo:line-height="100%" fo:text-align="end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P14" style:family="paragraph" style:parent-style-name="Standard">
      <style:paragraph-properties fo:margin-left="0cm" fo:margin-right="0.139cm" fo:margin-top="0.048cm" fo:margin-bottom="0cm" fo:line-height="100%" fo:text-align="end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P15" style:family="paragraph" style:parent-style-name="Standard">
      <style:paragraph-properties fo:margin-left="0cm" fo:margin-right="0.131cm" fo:margin-top="0.048cm" fo:margin-bottom="0cm" fo:line-height="100%" fo:text-align="end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P16" style:family="paragraph" style:parent-style-name="Standard" style:master-page-name="Standard">
      <style:paragraph-properties fo:margin-left="0cm" fo:margin-right="-0.011cm" fo:margin-top="0.235cm" fo:margin-bottom="0cm" fo:line-height="100%" fo:text-align="end" style:justify-single-word="false" fo:orphans="0" fo:widows="0" fo:text-indent="0cm" style:auto-text-indent="false" style:page-number="auto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P17" style:family="paragraph" style:parent-style-name="Standard">
      <style:paragraph-properties fo:margin-left="0cm" fo:margin-right="0cm" fo:margin-top="0.159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20pt" fo:font-style="normal" style:text-underline-style="none" fo:font-weight="bold" style:font-name-asian="Times New Roman1" style:font-size-asian="20pt" style:font-style-asian="normal" style:font-weight-asian="bold" style:font-name-complex="Times New Roman1" style:font-size-complex="20pt" style:font-style-complex="normal" style:font-weight-complex="bold"/>
    </style:style>
    <style:style style:name="P18" style:family="paragraph" style:parent-style-name="Standard">
      <style:paragraph-properties fo:margin-left="0cm" fo:margin-right="0cm" fo:margin-top="0.109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20pt" fo:font-style="normal" style:text-underline-style="none" fo:font-weight="bold" style:font-name-asian="Times New Roman1" style:font-size-asian="20pt" style:font-style-asian="normal" style:font-weight-asian="bold" style:font-name-complex="Times New Roman1" style:font-size-complex="20pt" style:font-style-complex="normal" style:font-weight-complex="bold"/>
    </style:style>
    <style:style style:name="P19" style:family="paragraph" style:parent-style-name="Standard">
      <style:paragraph-properties fo:margin-left="0cm" fo:margin-right="0cm" fo:margin-top="0.106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20pt" fo:font-style="normal" style:text-underline-style="none" fo:font-weight="bold" style:font-name-asian="Times New Roman1" style:font-size-asian="20pt" style:font-style-asian="normal" style:font-weight-asian="bold" style:font-name-complex="Times New Roman1" style:font-size-complex="20pt" style:font-style-complex="normal" style:font-weight-complex="bold"/>
    </style:style>
    <style:style style:name="P20" style:family="paragraph" style:parent-style-name="Standard">
      <style:paragraph-properties fo:margin-left="1.261cm" fo:margin-right="0.026cm" fo:margin-top="0.06cm" fo:margin-bottom="0cm" fo:line-height="110%" fo:text-align="justify" style:justify-single-word="false" fo:keep-together="auto" fo:orphans="0" fo:widows="0" fo:text-indent="-0.587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21" style:family="paragraph" style:parent-style-name="Standard">
      <style:paragraph-properties fo:margin-left="1.266cm" fo:margin-right="0.03cm" fo:margin-top="0.021cm" fo:margin-bottom="0cm" fo:line-height="110%" fo:text-align="start" style:justify-single-word="false" fo:keep-together="auto" fo:orphans="0" fo:widows="0" fo:text-indent="-0.626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22" style:family="paragraph" style:parent-style-name="Standard">
      <style:paragraph-properties fo:margin-left="1.265cm" fo:margin-right="0.025cm" fo:margin-top="0.018cm" fo:margin-bottom="0cm" fo:line-height="109%" fo:text-align="justify" style:justify-single-word="false" fo:keep-together="auto" fo:orphans="0" fo:widows="0" fo:text-indent="-0.619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23" style:family="paragraph" style:parent-style-name="Standard">
      <style:paragraph-properties fo:margin-left="1.268cm" fo:margin-right="0.025cm" fo:margin-top="0.021cm" fo:margin-bottom="0cm" fo:line-height="110%" fo:text-align="start" style:justify-single-word="false" fo:keep-together="auto" fo:orphans="0" fo:widows="0" fo:text-indent="-0.635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24" style:family="paragraph" style:parent-style-name="Standard">
      <style:paragraph-properties fo:margin-left="0.64cm" fo:margin-right="0cm" fo:margin-top="0.018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25" style:family="paragraph" style:parent-style-name="Standard">
      <style:paragraph-properties fo:margin-left="1.277cm" fo:margin-right="0.026cm" fo:margin-top="0.055cm" fo:margin-bottom="0cm" fo:line-height="109%" fo:text-align="start" style:justify-single-word="false" fo:keep-together="auto" fo:orphans="0" fo:widows="0" fo:text-indent="-0.601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26" style:family="paragraph" style:parent-style-name="Standard">
      <style:paragraph-properties fo:margin-left="1.261cm" fo:margin-right="0.026cm" fo:margin-top="0.026cm" fo:margin-bottom="0cm" fo:line-height="109%" fo:text-align="justify" style:justify-single-word="false" fo:keep-together="auto" fo:orphans="0" fo:widows="0" fo:text-indent="-0.623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27" style:family="paragraph" style:parent-style-name="Standard">
      <style:paragraph-properties fo:margin-left="1.277cm" fo:margin-right="0.039cm" fo:margin-top="0.023cm" fo:margin-bottom="0cm" fo:line-height="110%" fo:text-align="start" style:justify-single-word="false" fo:keep-together="auto" fo:orphans="0" fo:widows="0" fo:text-indent="-0.631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28" style:family="paragraph" style:parent-style-name="Standard">
      <style:paragraph-properties fo:margin-left="1.263cm" fo:margin-right="0.026cm" fo:margin-top="0.018cm" fo:margin-bottom="0cm" fo:line-height="109%" fo:text-align="justify" style:justify-single-word="false" fo:keep-together="auto" fo:orphans="0" fo:widows="0" fo:text-indent="-0.63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29" style:family="paragraph" style:parent-style-name="Standard">
      <style:paragraph-properties fo:margin-left="1.265cm" fo:margin-right="0.032cm" fo:margin-top="0.026cm" fo:margin-bottom="0cm" fo:line-height="109%" fo:text-align="start" style:justify-single-word="false" fo:keep-together="auto" fo:orphans="0" fo:widows="0" fo:text-indent="-0.619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0" style:family="paragraph" style:parent-style-name="Standard">
      <style:paragraph-properties fo:margin-left="1.261cm" fo:margin-right="0.026cm" fo:margin-top="0.023cm" fo:margin-bottom="0cm" fo:line-height="109%" fo:text-align="start" style:justify-single-word="false" fo:keep-together="auto" fo:orphans="0" fo:widows="0" fo:text-indent="-0.626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1" style:family="paragraph" style:parent-style-name="Standard">
      <style:paragraph-properties fo:margin-left="1.261cm" fo:margin-right="0.035cm" fo:margin-top="0cm" fo:margin-bottom="0cm" fo:line-height="109%" fo:text-align="start" style:justify-single-word="false" fo:keep-together="auto" fo:orphans="0" fo:widows="0" fo:text-indent="0.009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2" style:family="paragraph" style:parent-style-name="Standard">
      <style:paragraph-properties fo:margin-left="1.261cm" fo:margin-right="0.028cm" fo:margin-top="0.021cm" fo:margin-bottom="0cm" fo:line-height="110%" fo:text-align="justify" style:justify-single-word="false" fo:keep-together="auto" fo:orphans="0" fo:widows="0" fo:text-indent="-0.61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3" style:family="paragraph" style:parent-style-name="Standard">
      <style:paragraph-properties fo:margin-left="0.639cm" fo:margin-right="0cm" fo:margin-top="0.019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4" style:family="paragraph" style:parent-style-name="Standard">
      <style:paragraph-properties fo:margin-left="0.639cm" fo:margin-right="0cm" fo:margin-top="0.019cm" fo:margin-bottom="0cm" fo:line-height="100%" fo:text-align="justify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35" style:family="paragraph" style:parent-style-name="Standard">
      <style:paragraph-properties fo:margin-left="1.769cm" fo:margin-right="0.026cm" fo:margin-top="0.614cm" fo:margin-bottom="0cm" fo:line-height="109%" fo:text-align="start" style:justify-single-word="false" fo:keep-together="auto" fo:orphans="0" fo:widows="0" fo:text-indent="-0.977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6" style:family="paragraph" style:parent-style-name="Standard">
      <style:paragraph-properties fo:margin-left="0.757cm" fo:margin-right="0.035cm" fo:margin-top="0.026cm" fo:margin-bottom="0cm" fo:line-height="110%" fo:text-align="start" style:justify-single-word="false" fo:keep-together="auto" fo:orphans="0" fo:widows="0" fo:text-indent="-0.005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7" style:family="paragraph" style:parent-style-name="Standard">
      <style:paragraph-properties fo:margin-left="1.249cm" fo:margin-right="0.035cm" fo:margin-top="0.021cm" fo:margin-bottom="0cm" fo:line-height="110%" fo:text-align="start" style:justify-single-word="false" fo:keep-together="auto" fo:orphans="0" fo:widows="0" fo:text-indent="0.037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8" style:family="paragraph" style:parent-style-name="Standard">
      <style:paragraph-properties fo:margin-left="1.24cm" fo:margin-right="0.026cm" fo:margin-top="0.018cm" fo:margin-bottom="0cm" fo:line-height="109%" fo:text-align="start" style:justify-single-word="false" fo:keep-together="auto" fo:orphans="0" fo:widows="0" fo:text-indent="0.012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9" style:family="paragraph" style:parent-style-name="Standard" style:list-style-name="L1">
      <style:paragraph-properties fo:margin-left="0.75cm" fo:margin-right="0.025cm" fo:margin-top="0.026cm" fo:margin-bottom="0cm" fo:line-height="109%" fo:text-align="start" style:justify-single-word="false" fo:keep-together="auto" fo:orphans="0" fo:widows="0" fo:text-indent="0.496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0" style:family="paragraph" style:parent-style-name="Standard" style:list-style-name="L1">
      <style:paragraph-properties fo:margin-left="0.75cm" fo:margin-right="0.025cm" fo:margin-top="0.026cm" fo:margin-bottom="0cm" fo:line-height="109%" fo:text-align="start" style:justify-single-word="false" fo:orphans="0" fo:widows="0" fo:text-indent="0.496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1" style:family="paragraph" style:parent-style-name="Standard" style:list-style-name="L2">
      <style:paragraph-properties fo:margin-left="1.244cm" fo:margin-right="0.028cm" fo:margin-top="0.021cm" fo:margin-bottom="0cm" fo:line-height="110%" fo:text-align="start" style:justify-single-word="false" fo:keep-together="auto" fo:orphans="0" fo:widows="0" fo:text-indent="0.044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2" style:family="paragraph" style:parent-style-name="Standard" style:list-style-name="L2">
      <style:paragraph-properties fo:margin-left="1.244cm" fo:margin-right="0.028cm" fo:margin-top="0.021cm" fo:margin-bottom="0cm" fo:line-height="110%" fo:text-align="start" style:justify-single-word="false" fo:orphans="0" fo:widows="0" fo:text-indent="0.044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3" style:family="paragraph" style:parent-style-name="Standard">
      <style:paragraph-properties fo:margin-left="1.24cm" fo:margin-right="0.034cm" fo:margin-top="0.019cm" fo:margin-bottom="0cm" fo:line-height="109%" fo:text-align="start" style:justify-single-word="false" fo:keep-together="auto" fo:orphans="0" fo:widows="0" fo:text-indent="0.018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4" style:family="paragraph" style:parent-style-name="Standard" style:list-style-name="L3">
      <style:paragraph-properties fo:margin-left="1.009cm" fo:margin-right="0.035cm" fo:margin-top="0.021cm" fo:margin-bottom="0cm" fo:line-height="110%" fo:text-align="start" style:justify-single-word="false" fo:keep-together="auto" fo:orphans="0" fo:widows="0" fo:text-indent="0.236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5" style:family="paragraph" style:parent-style-name="Standard" style:list-style-name="L3">
      <style:paragraph-properties fo:margin-left="1.009cm" fo:margin-right="0.035cm" fo:margin-top="0.021cm" fo:margin-bottom="0cm" fo:line-height="110%" fo:text-align="start" style:justify-single-word="false" fo:orphans="0" fo:widows="0" fo:text-indent="0.236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6" style:family="paragraph" style:parent-style-name="Standard">
      <style:paragraph-properties fo:margin-left="1.009cm" fo:margin-right="0cm" fo:margin-top="0.019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7" style:family="paragraph" style:parent-style-name="Standard">
      <style:paragraph-properties fo:margin-left="1.288cm" fo:margin-right="0cm" fo:margin-top="0.064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8" style:family="paragraph" style:parent-style-name="Standard">
      <style:paragraph-properties fo:margin-left="1.242cm" fo:margin-right="0.025cm" fo:margin-top="0.019cm" fo:margin-bottom="0cm" fo:line-height="110%" fo:text-align="start" style:justify-single-word="false" fo:keep-together="auto" fo:orphans="0" fo:widows="0" fo:text-indent="-0.009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9" style:family="paragraph" style:parent-style-name="Standard">
      <style:paragraph-properties fo:margin-left="1.252cm" fo:margin-right="0cm" fo:margin-top="0.021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50" style:family="paragraph" style:parent-style-name="Standard">
      <style:paragraph-properties fo:margin-left="2.004cm" fo:margin-right="0.03cm" fo:margin-top="0.064cm" fo:margin-bottom="0cm" fo:line-height="109%" fo:text-align="start" style:justify-single-word="false" fo:keep-together="auto" fo:orphans="0" fo:widows="0" fo:text-indent="-0.751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51" style:family="paragraph" style:parent-style-name="Standard">
      <style:paragraph-properties fo:margin-left="2.004cm" fo:margin-right="0.03cm" fo:margin-top="0.064cm" fo:margin-bottom="0cm" fo:line-height="109%" fo:text-align="start" style:justify-single-word="false" fo:keep-together="auto" fo:orphans="0" fo:widows="0" fo:text-indent="-0.751cm" style:auto-text-indent="false" fo:background-color="#ffffff" fo:padding="0cm" fo:border="none" fo:keep-with-next="auto">
        <style:background-image/>
      </style:paragraph-properties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52" style:family="paragraph" style:parent-style-name="Standard">
      <style:paragraph-properties fo:margin-left="1.991cm" fo:margin-right="0.025cm" fo:margin-top="0cm" fo:margin-bottom="0cm" fo:line-height="109%" fo:text-align="justify" style:justify-single-word="false" fo:keep-together="auto" fo:orphans="0" fo:widows="0" fo:text-indent="-0.737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53" style:family="paragraph" style:parent-style-name="Standard">
      <style:paragraph-properties fo:margin-left="1cm" fo:margin-right="0.923cm" fo:margin-top="0.026cm" fo:margin-bottom="0cm" fo:line-height="109%" fo:text-align="start" style:justify-single-word="false" fo:keep-together="auto" fo:orphans="0" fo:widows="0" fo:text-indent="0.259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54" style:family="paragraph" style:parent-style-name="Standard">
      <style:paragraph-properties fo:margin-left="1.51cm" fo:margin-right="0.03cm" fo:margin-top="0.021cm" fo:margin-bottom="0cm" fo:line-height="109%" fo:text-align="start" style:justify-single-word="false" fo:keep-together="auto" fo:orphans="0" fo:widows="0" fo:text-indent="-0.22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55" style:family="paragraph" style:parent-style-name="Standard">
      <style:paragraph-properties fo:margin-left="1.517cm" fo:margin-right="0.034cm" fo:margin-top="0.026cm" fo:margin-bottom="0cm" fo:line-height="109%" fo:text-align="start" style:justify-single-word="false" fo:keep-together="auto" fo:orphans="0" fo:widows="0" fo:text-indent="-0.263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56" style:family="paragraph" style:parent-style-name="Standard" style:list-style-name="L4">
      <style:paragraph-properties fo:margin-left="1.245cm" fo:margin-right="0.037cm" fo:margin-top="0.021cm" fo:margin-bottom="0cm" fo:line-height="110%" fo:text-align="start" style:justify-single-word="false" fo:keep-together="auto" fo:orphans="0" fo:widows="0" fo:text-indent="0.012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57" style:family="paragraph" style:parent-style-name="Standard" style:list-style-name="L4">
      <style:paragraph-properties fo:margin-left="1.245cm" fo:margin-right="0.037cm" fo:margin-top="0.021cm" fo:margin-bottom="0cm" fo:line-height="110%" fo:text-align="start" style:justify-single-word="false" fo:orphans="0" fo:widows="0" fo:text-indent="0.012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58" style:family="paragraph" style:parent-style-name="Standard" style:list-style-name="L5">
      <style:paragraph-properties fo:margin-left="1.254cm" fo:margin-right="0.028cm" fo:margin-top="0.019cm" fo:margin-bottom="0cm" fo:line-height="110%" fo:text-align="start" style:justify-single-word="false" fo:keep-together="auto" fo:orphans="0" fo:widows="0" fo:text-indent="-0.004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59" style:family="paragraph" style:parent-style-name="Standard" style:list-style-name="L5">
      <style:paragraph-properties fo:margin-left="1.254cm" fo:margin-right="0.028cm" fo:margin-top="0.019cm" fo:margin-bottom="0cm" fo:line-height="110%" fo:text-align="start" style:justify-single-word="false" fo:orphans="0" fo:widows="0" fo:text-indent="-0.004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60" style:family="paragraph" style:parent-style-name="Standard">
      <style:paragraph-properties fo:margin-left="1.501cm" fo:margin-right="0.025cm" fo:margin-top="0.019cm" fo:margin-bottom="0cm" fo:line-height="109%" fo:text-align="start" style:justify-single-word="false" fo:keep-together="auto" fo:orphans="0" fo:widows="0" fo:text-indent="-0.252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61" style:family="paragraph" style:parent-style-name="Standard" style:list-style-name="L6">
      <style:paragraph-properties fo:margin-left="0.951cm" fo:margin-right="0.026cm" fo:margin-top="0.021cm" fo:margin-bottom="0cm" fo:line-height="110%" fo:text-align="start" style:justify-single-word="false" fo:keep-together="auto" fo:orphans="0" fo:widows="0" fo:text-indent="0.312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62" style:family="paragraph" style:parent-style-name="Standard" style:list-style-name="L6">
      <style:paragraph-properties fo:margin-left="0.951cm" fo:margin-right="0.026cm" fo:margin-top="0.021cm" fo:margin-bottom="0cm" fo:line-height="110%" fo:text-align="start" style:justify-single-word="false" fo:orphans="0" fo:widows="0" fo:text-indent="0.312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63" style:family="paragraph" style:parent-style-name="Standard">
      <style:paragraph-properties fo:margin-left="0.944cm" fo:margin-right="0.023cm" fo:margin-top="0.021cm" fo:margin-bottom="0cm" fo:line-height="110%" fo:text-align="start" style:justify-single-word="false" fo:keep-together="auto" fo:orphans="0" fo:widows="0" fo:text-indent="0.009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64" style:family="paragraph" style:parent-style-name="Standard">
      <style:paragraph-properties fo:margin-left="0.97cm" fo:margin-right="0cm" fo:margin-top="0.018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65" style:family="paragraph" style:parent-style-name="Standard">
      <style:paragraph-properties fo:margin-left="0.953cm" fo:margin-right="0.026cm" fo:margin-top="0.064cm" fo:margin-bottom="0cm" fo:line-height="110%" fo:text-align="justify" style:justify-single-word="false" fo:keep-together="auto" fo:orphans="0" fo:widows="0" fo:text-indent="0.009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66" style:family="paragraph" style:parent-style-name="Standard">
      <style:paragraph-properties fo:margin-left="1.037cm" fo:margin-right="0cm" fo:margin-top="0.055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67" style:family="paragraph" style:parent-style-name="Standard">
      <style:paragraph-properties fo:margin-left="1.004cm" fo:margin-right="0.037cm" fo:margin-top="0.093cm" fo:margin-bottom="0cm" fo:line-height="112%" fo:text-align="start" style:justify-single-word="false" fo:orphans="0" fo:widows="0" fo:text-indent="0.279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68" style:family="paragraph" style:parent-style-name="Standard">
      <style:paragraph-properties fo:margin-left="0cm" fo:margin-right="0.693cm" fo:margin-top="0.016cm" fo:margin-bottom="0cm" fo:line-height="100%" fo:text-align="end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69" style:family="paragraph" style:parent-style-name="Standard">
      <style:paragraph-properties fo:margin-left="0cm" fo:margin-right="0.693cm" fo:margin-top="0.016cm" fo:margin-bottom="0cm" fo:line-height="100%" fo:text-align="end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70" style:family="paragraph" style:parent-style-name="Standard">
      <style:paragraph-properties fo:margin-left="0.007cm" fo:margin-right="0.034cm" fo:margin-top="0.631cm" fo:margin-bottom="0cm" fo:line-height="109%" fo:text-align="justify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P71" style:family="paragraph" style:parent-style-name="Standard">
      <style:paragraph-properties fo:margin-left="0cm" fo:margin-right="0.042cm" fo:margin-top="0.026cm" fo:margin-bottom="0cm" fo:line-height="109%" fo:text-align="justify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1" style:family="text"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position="0% 100%" style:font-name="Noto Sans Symbols" fo:font-size="12pt" fo:font-style="normal" style:text-underline-style="none" fo:font-weight="normal" style:font-name-asian="Noto Sans Symbols1" style:font-size-asian="12pt" style:font-style-asian="normal" style:font-weight-asian="normal" style:font-name-complex="Noto Sans Symbols1" style:font-size-complex="12pt" style:font-style-complex="normal" style:font-weight-complex="normal"/>
    </style:style>
    <style:style style:name="T5" style:family="text">
      <style:text-properties fo:font-variant="normal" fo:text-transform="none" fo:color="#0000ff" style:text-line-through-style="none" style:text-position="0% 100%" style:font-name="Times New Roman" fo:font-size="12pt" fo:font-style="normal" style:text-underline-style="solid" style:text-underline-width="auto" style:text-underline-color="font-color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text:list-style style:name="L1">
      <text:list-level-style-number text:level="1" text:style-name="Numbering_20_Symbols" style:num-suffix=")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)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)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style:num-suffix=")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style:num-suffix=")" style:num-format="1" text:start-value="8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s text:c="2"/></text:p>
      <text:p text:style-name="P17">REGULAMIN IMPREZY MASOWEJ </text:p>
      <text:p text:style-name="P18">DOŻYNKI GMINNO -PARAFIALNE 2026 </text:p>
      <text:p text:style-name="P19">15.08.2026 r. JEDWABNO </text:p>
      <text:p text:style-name="P3"><text:span text:style-name="T3">I. </text:span><text:span text:style-name="T2">Postanowienia ogólne </text:span></text:p>
      <text:p text:style-name="P20">1. Niniejszy regulamin został wydany na podstawie przepisów ustawy z dnia 20 marca 2009 r. o <text:s/>bezpieczeństwie imprez masowych (t.j. Dz. U. z 2023 r. poz. 616 z późn.zm.) w związku z <text:s/>organizacją imprezy masowej „DOŻYNKI GMINNO-PARAFIALNE 2026” w dniu 15.08.2026 r. </text:p>
      <text:p text:style-name="P21">2. Regulamin kierowany jest do wszystkich osób, które w czasie trwania imprezy będą przebywały na <text:s/>terenie imprezy oraz terenie przyległym do imprezy. </text:p>
      <text:p text:style-name="P22">3. Celem niniejszego regulaminu jest zapewnienie bezpieczeństwa imprezy poprzez określenie zasad <text:s/>zachowania się osób obecnych na imprezie i korzystania przez nie z terenu, na którym <text:s/>przeprowadzana jest impreza, a także z urządzeń znajdujących się na nim. </text:p>
      <text:p text:style-name="P23">4. Warunkiem zapewnienia porządku i bezpieczeństwa osobom obecnym na imprezie w czasie jej <text:s/>trwania jest respektowanie postanowień zawartych w niniejszym regulaminie. </text:p>
      <text:p text:style-name="P24">5. Użyte w dalszej części regulaminu określenia: </text:p>
      <text:p text:style-name="P5"><text:span text:style-name="T4">− </text:span><text:span text:style-name="T3">„teren imprezy” oznacza miejsce wydzielone przez organizatora na organizację imprezy, tj.: 15.08.2026 (sobota) – teren przed sceną o wymiarach 30m x 60m (1800 m2) </text:span><text:span text:style-name="T4">− </text:span><text:span text:style-name="T3">„teren przyległy” oznacza miejsce rozmieszczenia sceny, stoisk promocyjnych i handlowych, </text:span><text:span text:style-name="T4">− </text:span><text:span text:style-name="T3">organizator imprezy: Gminny Ośrodek Kultury w Jedwabnie </text:span></text:p>
      <text:p text:style-name="P4"><text:span text:style-name="T3">II. </text:span><text:span text:style-name="T2">Prawa i obowiązki uczestników imprezy </text:span></text:p>
      <text:p text:style-name="P25">1. Wstęp i przebywanie na terenie i w czasie Imprezy są bezpłatne.</text:p>
      <text:p text:style-name="P26">2. Osoby uczestniczące w imprezie masowej są obowiązane zachowywać się w sposób niezagrażający <text:s/>bezpieczeństwu innych uczestników imprezy, a w szczególności przestrzegać postanowień <text:s/>regulaminu terenu i regulaminu imprezy masowej. <text:s/></text:p>
      <text:p text:style-name="P27">3. Osoby małoletnie mogą uczestniczyć w imprezie wyłącznie pod opieką osób dorosłych i na ich <text:s/>odpowiedzialność. </text:p>
      <text:p text:style-name="P28">4. Zakaz wstępu na imprezę mają osoby, wobec których zostało wydane orzeczenie zakazujące wstępu <text:s/>na imprezę masową oraz osoby wobec których mają zastosowanie dalsze przepisy art. 22 ww. <text:s/>ustawy o bezpieczeństwie imprez masowych. </text:p>
      <text:p text:style-name="P6"><text:span text:style-name="T3">5. Zabrania się wnoszenia na imprezę masową i posiadania przez osoby w niej uczestniczące broni lub <text:s/>innych niebezpiecznych przedmiotów, materiałów wybuchowych, wyrobów pirotechnicznych, <text:s/>materiałów pożarowo niebezpiecznych, napojów alkoholowych, środków odurzających lub <text:s/></text:span><text:span text:style-name="T3">substancji, psychotropowych, z zastrzeżeniem pkt. 6-8. </text:span></text:p>
      <text:p text:style-name="P29">6. Dozwolone są sprzedaż, podawanie i spożywanie napojów alkoholowych zawierających nie więcej <text:s/>niż 3,5% alkoholu na terenie imprezy. </text:p>
      <text:p text:style-name="P30">7. Sprzedaż i podawanie napojów alkoholowych mogą być prowadzone wyłącznie przez podmioty <text:s/>posiadające zezwolenie, o którym mowa w art. 18¹ ust. 4 ustawy z dnia 26 października 1982 r. o </text:p>
      <text:p text:style-name="P31">wychowaniu w trzeźwości i przeciwdziałaniu alkoholizmowi (t.j. Dz.U. z 2023 r. poz. 2151 z <text:s/>późn.zm.) </text:p>
      <text:p text:style-name="P32">8. Niedozwolona jest sprzedaż napojów alkoholowych w twardych opakowaniach, w szczególności <text:s/>wykonanych ze szkła, metalu lub tworzyw sztucznych, które wykorzystane niezgodnie z ich <text:s/>przeznaczeniem mogą stanowić zagrożenie dla życia lub zdrowia ludzkiego. <text:s/></text:p>
      <text:p text:style-name="P33">9. Organizator nie odpowiada za rzeczy osobiste uczestników imprezy. </text:p>
      <text:p text:style-name="P34">10. Na płycie tanecznej obowiązuje zakaz palenia wyrobów tytoniowych, papierosów elektronicznych <text:s text:c="7"/><text:soft-page-break/>oraz używania innych podobnych urządzeń do inhalacji.</text:p>
      <text:p text:style-name="P1"><text:span text:style-name="T3">III. </text:span><text:span text:style-name="T2">Zasady organizacyjne i porządkowe obowiązujące na terenie imprezy w czasie jej trwania </text:span></text:p>
      <text:p text:style-name="P35">1. Organizator imprezy zobowiązany jest do zabezpieczenia porządku i bezpieczeństwa imprezy <text:s/>zgodnie z w/w ustawą o bezpieczeństwie imprez masowych. </text:p>
      <text:p text:style-name="P36">2. Organizator imprezy jest odpowiedzialny za zapewnienie przejrzystości dróg ewakuacyjnych 3. Organizator imprezy zapewnia bezpieczeństwo przeciwpożarowe podczas imprezy m. in. <text:s/>poprzez: </text:p>
      <text:p text:style-name="P37">1) opracowanie instrukcji postępowania w przypadku powstania pożaru lub innego miejscowego <text:s/>zagrożenia w miejscu i w czasie imprezy masowej, <text:s/></text:p>
      <text:p text:style-name="P38">2) wyznaczenie osoby bezpośrednio odpowiedzialnej za ochronę przeciwpożarową, 3) zapoznanie pracowników obsługi imprezy oraz służb porządkowych z rozmieszczeniem <text:s/>podręcznego sprzętu medycznego i hydrantów; </text:p>
      <text:list xml:id="list3735906291255283176" text:style-name="L1">
        <text:list-item>
          <text:p text:style-name="P39">przeszkolenie służb porządkowych w zakresie zasad prowadzenia ewakuacji, sposobów <text:s/>alarmowania straży pożarnej oraz zasad użycia podręcznego sprzętu gaśniczego.</text:p>
          <text:p text:style-name="P40"><text:s/>4. Służby porządkowe i informacyjne są uprawnione do: </text:p>
        </text:list-item>
      </text:list>
      <text:list xml:id="list1661032442302601267" text:style-name="L2">
        <text:list-item>
          <text:p text:style-name="P41">sprawdzania i stwierdzania uprawnień osób do uczestniczenia w imprezie masowej, a w <text:s/>przypadku stwierdzenia braku takich uprawnień wezwania ich do opuszczenia imprezy masowej,</text:p>
          <text:p text:style-name="P42"><text:s/>2) legitymowania osób w celu ustalenia ich tożsamości, <text:s/></text:p>
        </text:list-item>
      </text:list>
      <text:p text:style-name="P43">3) przeglądania zawartości bagaży i odzieży osób w przypadku podejrzenia, że osoby te wnoszą lub <text:s/>posiadają przedmioty, o których mowa rozdz. II pkt. 5 <text:s/></text:p>
      <text:list xml:id="list8302119955471481652" text:style-name="L3">
        <text:list-item>
          <text:p text:style-name="P44">wydawania poleceń porządkowych osobom zakłócającym porządek publiczny lub zachowującym się niezgodnie z regulaminem imprezy masowej lub regulaminem terenu, a w przypadku niewykonania tych poleceń wezwania ich do opuszczenia imprezy masowej; <text:s/></text:p>
          <text:p text:style-name="P45">5) ujęcia, w celu niezwłocznego przekazania Policji, osób stwarzających bezpośrednie zagrożenie <text:s/>dla dóbr powierzonych ochronie oraz osób dopuszczających się czynów zabronionych.</text:p>
          <text:p text:style-name="P45"/>
          <text:p text:style-name="P45"><text:s/>5. Służby porządkowe uprawnione są do stosowania siły fizycznej w postaci chwytów obezwładniających lub podobnych technik obrony oraz kajdanek <text:s/>lub ręcznych miotaczy gazu, w przypadku zagrożenia dóbr powierzonych ochronie lub odparcia ataku <text:s/>na członka służby porządkowej, służby informacyjnej lub inną osobę oraz nie wykonywania poleceń, <text:s/>o których mowa w pkt 4 ppkt. 4. <text:s/></text:p>
        </text:list-item>
      </text:list>
      <text:p text:style-name="P7"/>
      <text:p text:style-name="P46">6. Służby porządkowe są obowiązane: </text:p>
      <text:p text:style-name="P47">1) odmówić wstępu na imprezę masową: <text:s/></text:p>
      <text:p text:style-name="P8"><text:span text:style-name="T3">a) osobie, wobec której zostało wydane orzeczenie zakazujące wstępu na imprezę masową lub <text:s/>zobowiązujące do powstrzymania się od przebywania w miejscach przeprowadzania imprez <text:s/></text:span><text:span text:style-name="T3">masowych, <text:s/></text:span></text:p>
      <text:p text:style-name="P48">b) osobie odmawiającej poddania się czynnościom określonym w pkt 4 ppkt 1-3 <text:s/>c) osobie znajdującej się pod widocznym wpływem alkoholu, środków odurzających, <text:s/>psychotropowych lub innych podobnie działających środków, <text:s/></text:p>
      <text:p text:style-name="P49">d) osobie posiadającej przedmioty wymienione w rozdz. II pkt. 5 <text:s/></text:p>
      <text:p text:style-name="P50">e) osobie zachowującej się agresywnie, prowokacyjnie albo w inny sposób stwarzającej zagrożenie <text:s/>dla bezpieczeństwa lub porządku publicznego, </text:p>
      <text:p text:style-name="P51">f) usiłującym wejść na teren imprezy ze zwierzętami, z wyjątkiem psów asystujących osobom z niepełnosprawnościami,</text:p>
      <text:p text:style-name="P51">g) wnoszącym lub wprowadzającym hulajnogi, rowery, rolki, deskorolki oraz inne podobne urządzenia lub pojazdy,</text:p>
      <text:p text:style-name="P52">2) usunąć z miejsca przeprowadzania imprezy masowej osoby, które swoim zachowaniem <text:s/>zakłócają <text:soft-page-break/>porządek publiczny lub zachowują się niezgodnie z regulaminem obiektu terenu lub <text:s/>regulaminem imprezy masowej, <text:s/></text:p>
      <text:p text:style-name="P53">3) usunąć z miejsca przeprowadzania imprezy masowej osoby, o których mowa w ppkt. 1 lit. a. 7. Służby informacyjne są obowiązane do: <text:s/></text:p>
      <text:p text:style-name="P54">1) informowania o udogodnieniach oraz wymogach bezpieczeństwa określonych przez <text:s/>organizatora lub służby ratownicze, <text:s/></text:p>
      <text:p text:style-name="P55">2) informowania o umiejscowieniu punktów udzielania pierwszej pomocy, gastronomicznych i <text:s/>sanitarnych, </text:p>
      <text:list xml:id="list1222687574364486772" text:style-name="L4">
        <text:list-item>
          <text:p text:style-name="P56">nadzorowania bezpiecznego wejścia i wyjścia osób uczestniczących w imprezie masowej,</text:p>
          <text:p text:style-name="P57"><text:s/>4) niedopuszczania osób uczestniczących w imprezie masowej do miejsc nieprzeznaczonych dla <text:s/>publiczności, <text:s/></text:p>
        </text:list-item>
      </text:list>
      <text:list xml:id="list8552395855515180860" text:style-name="L5">
        <text:list-item>
          <text:p text:style-name="P58">niezwłocznego reagowania na incydenty i zagrożenia oraz podejmowania niezbędnych <text:s/>działań zaradczych, w szczególności poprzez informowanie o nich służb porządkowych,</text:p>
          <text:p text:style-name="P59">6) obserwowania wszystkich obszarów potencjalnego zagrożenia i przeciwdziałania nadmiernemu <text:s/>zagęszczeniu osób; <text:s/></text:p>
        </text:list-item>
      </text:list>
      <text:p text:style-name="P60">7) pilnowania przestrzegania postanowień regulaminu obiektu (terenu) i regulaminu imprezy <text:s/>masowej; <text:s/></text:p>
      <text:list xml:id="list861989898076769113" text:style-name="L6">
        <text:list-item>
          <text:p text:style-name="P61">reagowania na skargi składane przez osoby uczestniczące w imprezie masowej.</text:p>
          <text:p text:style-name="P62">8. Uczestnictwo w koncertach, wystawach, imprezach plenerowych itp. organizowanych przez Gminę <text:s/>Jedwabno, wiąże się z przypadkowym utrwaleniem swojego wizerunku na zdjęciach, umieszczonych <text:s/>na stronie internetowej Gminy Jedwabno lub Facebook oraz Gminnego Ośrodka Kultury w Jedwabnie <text:s/>itp. <text:s/></text:p>
        </text:list-item>
      </text:list>
      <text:p text:style-name="P63">9. Kto nie wyraża zgody na umieszczanie swojego wizerunku powinien niezwłocznie, pisemnie <text:s/>poinformować Gminę Jedwabno. </text:p>
      <text:p text:style-name="P64"><text:s text:c="2"/></text:p>
      <text:p text:style-name="P65">10. Uczestnik koncertów, wystaw, imprez plenerowych itp. wyraża zgodę na nieodpłatne <text:s/>wykorzystywanie swojego wizerunku na potrzeby promocji Gminy Jedwabno w przypadku publikacji <text:s/>zdjęć, filmów z zajęć i imprez okolicznościowych. </text:p>
      <text:p text:style-name="P2"/>
      <text:p text:style-name="P9"><text:span text:style-name="T3">IV. </text:span><text:span text:style-name="T2">Postanowienia końcowe </text:span></text:p>
      <text:p text:style-name="P66">1. Niniejszy regulamin będzie dostępny: </text:p>
      <text:p text:style-name="P10"><text:span text:style-name="T4">∙ </text:span><text:span text:style-name="T3">na stronie internetowej organizatora: </text:span><text:span text:style-name="T5">https://www.jedwabno.pl/ </text:span><text:span text:style-name="T3">oraz </text:span><text:span text:style-name="T5">https://gok.jedwabno.pl/ </text:span><text:span text:style-name="T4">∙ </text:span><text:span text:style-name="T3">na tablicach i miejscach ogólnie dostępnych na terenie imprezy w czasie jej trwania.</text:span></text:p>
      <text:p text:style-name="P67"><text:s/>2. W sprawach nieuregulowanych w niniejszym regulaminie stosuje się przepisy w/w ustawy o <text:s/>bezpieczeństwie imprez masowych. </text:p>
      <text:p text:style-name="P68">3. Zmiany regulaminu wymagają podania ich do wiadomości na stronie internetowej organizatora </text:p>
      <text:p text:style-name="P69"/>
      <text:p text:style-name="P70">Osoby nie przestrzegające postanowień niniejszego regulaminu i nie stosujące się do poleceń służb <text:s/>organizatora zostaną usunięte z imprezy lub przekazane Policji. </text:p>
      <text:p text:style-name="P71">W przypadku zaistnienia spraw spornych nie uregulowanych niniejszym regulaminem decyzje podejmuje Kierownik ds. Bezpieczeństwa imprezy oraz Organizator.</text:p>
      <text:p text:style-name="P12"/>
      <text:p text:style-name="P12"/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3" svg:font-family="Arial" style:font-family-generic="swiss"/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Noto Sans Symbols" svg:font-family="'Noto Sans Symbols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eorgia1" svg:font-family="Georgia" style:font-family-generic="system" style:font-pitch="variable"/>
    <style:font-face style:name="Microsoft YaHei" svg:font-family="'Microsoft YaHei'" style:font-family-generic="system" style:font-pitch="variable"/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zh" style:country-asian="CN" style:font-size-complex="11pt" style:language-complex="hi" style:country-complex="IN"/>
    </style:default-style>
    <style:default-style style:family="paragraph">
      <style:paragraph-properties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Arial" fo:font-size="11pt" fo:language="pl" fo:country="PL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normal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Heading_20_1" style:display-name="Heading 1" style:family="paragraph" style:parent-style-name="normal" style:next-style-name="Text_20_body" style:default-outline-level="1" style:list-style-name="" style:class="text">
      <style:paragraph-properties fo:margin-top="0.847cm" fo:margin-bottom="0.212cm" fo:line-height="100%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Text_20_body" style:default-outline-level="2" style:list-style-name="" style:class="text">
      <style:paragraph-properties fo:margin-top="0.635cm" fo:margin-bottom="0.141cm" fo:line-height="100%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Text_20_body" style:default-outline-level="3" style:list-style-name="" style:class="text">
      <style:paragraph-properties fo:margin-top="0.494cm" fo:margin-bottom="0.141cm" fo:line-height="100%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Text_20_body" style:default-outline-level="4" style:list-style-name="" style:class="text">
      <style:paragraph-properties fo:margin-top="0.423cm" fo:margin-bottom="0.071cm" fo:line-height="100%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Text_20_body" style:default-outline-level="5" style:list-style-name="" style:class="text">
      <style:paragraph-properties fo:margin-top="0.388cm" fo:margin-bottom="0.071cm" fo:line-height="100%" fo:keep-together="always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Text_20_body" style:default-outline-level="6" style:list-style-name="" style:class="text">
      <style:paragraph-properties fo:margin-top="0.353cm" fo:margin-bottom="0.071cm" fo:line-height="100%" fo:keep-together="always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ubtitle" style:default-outline-level="" style:list-style-name="" style:class="chapter">
      <style:paragraph-properties fo:margin-top="0.847cm" fo:margin-bottom="0.212cm" fo:line-height="100%" fo:text-align="start" style:justify-single-word="false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Text_20_body" style:default-outline-level="" style:list-style-name="" style:class="chapter">
      <style:paragraph-properties fo:margin-top="0.635cm" fo:margin-bottom="0.141cm" fo:line-height="100%" fo:text-align="start" style:justify-single-word="false" fo:keep-together="always" fo:keep-with-next="always"/>
      <style:text-properties fo:color="#666666" style:font-name="Georgia" fo:font-size="24pt" fo:font-style="italic" style:font-name-asian="Georgia1" style:font-size-asian="24pt" style:font-style-asian="italic" style:font-name-complex="Georgia1" style:font-size-complex="24pt" style:font-style-complex="italic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669cm" style:num-format="1" style:print-orientation="portrait" fo:margin-top="1.231cm" fo:margin-bottom="1.73cm" fo:margin-left="1.277cm" fo:margin-right="1.124cm" style:writing-mode="lr-tb" style:layout-grid-color="#c0c0c0" style:layout-grid-lines="26708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date>2026-08-05T08:40:23.59</dc:date>
    <meta:generator>OpenOffice/4.1.15$Win32 OpenOffice.org_project/4115m2$Build-9813</meta:generator>
    <meta:print-date>2026-08-05T08:40:09.47</meta:print-date>
    <meta:document-statistic meta:table-count="0" meta:image-count="0" meta:object-count="0" meta:page-count="3" meta:paragraph-count="65" meta:word-count="1167" meta:character-count="8951"/>
    <meta:editing-duration>PT7M59S</meta:editing-duration>
    <meta:editing-cycles>1</meta:editing-cycles>
  </office:meta>
</office:document-meta>
</file>